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9.897cm" fo:margin-left="-1.445cm" table:align="left" style:may-break-between-rows="true" table:border-model="collapsing"/>
    </style:style>
    <style:style style:name="Tabela1.A" style:family="table-column">
      <style:table-column-properties style:column-width="5.106cm"/>
    </style:style>
    <style:style style:name="Tabela1.B" style:family="table-column">
      <style:table-column-properties style:column-width="1.402cm"/>
    </style:style>
    <style:style style:name="Tabela1.C" style:family="table-column">
      <style:table-column-properties style:column-width="5.503cm"/>
    </style:style>
    <style:style style:name="Tabela1.D" style:family="table-column">
      <style:table-column-properties style:column-width="1.508cm"/>
    </style:style>
    <style:style style:name="Tabela1.F" style:family="table-column">
      <style:table-column-properties style:column-width="1.27cm"/>
    </style:style>
    <style:style style:name="Tabela1.1" style:family="table-row">
      <style:table-row-properties fo:keep-together="auto"/>
    </style:style>
    <style:style style:name="Tabela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1.F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F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1.4" style:family="table-row">
      <style:table-row-properties style:min-row-height="0.206cm" fo:keep-together="auto"/>
    </style:style>
    <style:style style:name="Tabela1.10" style:family="table-row">
      <style:table-row-properties style:min-row-height="0.804cm" fo:keep-together="auto"/>
    </style:style>
    <style:style style:name="Tabela1.14" style:family="table-row">
      <style:table-row-properties style:min-row-height="0.582cm" fo:keep-together="auto"/>
    </style:style>
    <style:style style:name="Tabela1.19" style:family="table-row">
      <style:table-row-properties style:min-row-height="0.624cm" fo:keep-together="auto"/>
    </style:style>
    <style:style style:name="P1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069060" officeooo:paragraph-rsid="00069060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07429b" officeooo:paragraph-rsid="0007429b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9b975c" officeooo:paragraph-rsid="02e93ad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5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9c0d58" officeooo:paragraph-rsid="009c0d58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9c0d58" officeooo:paragraph-rsid="01203dc9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7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05586a" officeooo:paragraph-rsid="0005586a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05586a" officeooo:paragraph-rsid="01203dc9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9a0fdc" officeooo:paragraph-rsid="009a0fdc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0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9a0fdc" officeooo:paragraph-rsid="0005586a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1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9a0fdc" officeooo:paragraph-rsid="009b975c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2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06439f" officeooo:paragraph-rsid="0006439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4f48f8" officeooo:paragraph-rsid="007e7a66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08463e" officeooo:paragraph-rsid="0008463e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5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1bda2b" officeooo:paragraph-rsid="01203dc9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6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429e81" officeooo:paragraph-rsid="009919fa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7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ac47ab" officeooo:paragraph-rsid="00ac47ab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8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b27b17" officeooo:paragraph-rsid="00b27b17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11fdab1" officeooo:paragraph-rsid="011fdab1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0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11fdab1" officeooo:paragraph-rsid="02e93ad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1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8003a4" officeooo:paragraph-rsid="011fdab1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2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a1b1f8" officeooo:paragraph-rsid="01203dc9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a2905e" officeooo:paragraph-rsid="01203dc9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1203dc9" officeooo:paragraph-rsid="01203dc9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5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1216e8d" officeooo:paragraph-rsid="01216e8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6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1216e8d" officeooo:paragraph-rsid="01239956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7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129a7c3" officeooo:paragraph-rsid="0129a7c3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8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1a1c60" officeooo:paragraph-rsid="01f7cf0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31282ae" officeooo:paragraph-rsid="031282ae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0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33c5970" officeooo:paragraph-rsid="033c5970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1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3c96dea" officeooo:paragraph-rsid="03c96dea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2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3cc46f1" officeooo:paragraph-rsid="03cc46f1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3e8d345" officeooo:paragraph-rsid="03ea4a90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3f1baa0" officeooo:paragraph-rsid="03f1baa0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5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3f554b6" officeooo:paragraph-rsid="03f554b6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6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3f7b44c" officeooo:paragraph-rsid="03f7b44c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7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3f87d6d" officeooo:paragraph-rsid="03f87d6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8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3f98002" officeooo:paragraph-rsid="03f9800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3fd726f" officeooo:paragraph-rsid="03fd726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0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3ff2afb" officeooo:paragraph-rsid="03ff2afb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1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400aa9b" officeooo:paragraph-rsid="0400aa9b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2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403de5c" officeooo:paragraph-rsid="0403de5c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40db8fa" officeooo:paragraph-rsid="040db8fa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4148186" officeooo:paragraph-rsid="04148186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5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414ebb6" officeooo:paragraph-rsid="0414ebb6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6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4160e08" officeooo:paragraph-rsid="04160e08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7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4173aa1" officeooo:paragraph-rsid="04173aa1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8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05586a" officeooo:paragraph-rsid="0005586a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06439f" officeooo:paragraph-rsid="0006439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0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069060" officeooo:paragraph-rsid="0006906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1" style:family="paragraph" style:parent-style-name="Table_20_Contents">
      <loext:graphic-properties draw:fill="none"/>
      <style:paragraph-properties fo:margin-left="0cm" fo:margin-right="-0.4cm" fo:text-align="start" style:justify-single-word="false" fo:orphans="0" fo:widows="0" fo:text-indent="0cm" style:auto-text-indent="false" fo:background-color="transparent" text:number-lines="false" text:line-number="0">
        <style:tab-stops>
          <style:tab-stop style:position="0.635cm"/>
        </style:tab-stops>
      </style:paragraph-properties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05586a" officeooo:paragraph-rsid="0005586a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52" style:family="paragraph" style:parent-style-name="Text_20_body">
      <style:text-properties officeooo:rsid="00b2ace8" officeooo:paragraph-rsid="040845b3"/>
    </style:style>
    <style:style style:name="P5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418ec3f" officeooo:paragraph-rsid="0418ec3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T1" style:family="text">
      <style:text-properties officeooo:rsid="009a0fdc"/>
    </style:style>
    <style:style style:name="T2" style:family="text">
      <style:text-properties officeooo:rsid="011fdab1"/>
    </style:style>
    <style:style style:name="T3" style:family="text">
      <style:text-properties officeooo:rsid="01203dc9"/>
    </style:style>
    <style:style style:name="T4" style:family="text">
      <style:text-properties officeooo:rsid="01216e8d"/>
    </style:style>
    <style:style style:name="T5" style:family="text">
      <style:text-properties officeooo:rsid="0121c0a9"/>
    </style:style>
    <style:style style:name="T6" style:family="text">
      <style:text-properties fo:font-weight="bold" officeooo:rsid="0121c0a9" style:font-weight-asian="bold" style:font-weight-complex="bold"/>
    </style:style>
    <style:style style:name="T7" style:family="text">
      <style:text-properties fo:font-weight="bold" officeooo:rsid="012598fe" style:font-weight-asian="bold" style:font-weight-complex="bold"/>
    </style:style>
    <style:style style:name="T8" style:family="text">
      <style:text-properties officeooo:rsid="02f98c7a"/>
    </style:style>
    <style:style style:name="T9" style:family="text">
      <style:text-properties officeooo:rsid="03e8d345"/>
    </style:style>
    <style:style style:name="T10" style:family="text">
      <style:text-properties officeooo:rsid="03ea4a90"/>
    </style:style>
    <style:style style:name="T11" style:family="text">
      <style:text-properties officeooo:rsid="03f1baa0"/>
    </style:style>
    <style:style style:name="T12" style:family="text">
      <style:text-properties officeooo:rsid="03f3ef8a"/>
    </style:style>
    <style:style style:name="T13" style:family="text">
      <style:text-properties officeooo:rsid="03f554b6"/>
    </style:style>
    <style:style style:name="T14" style:family="text">
      <style:text-properties officeooo:rsid="03fb3f76"/>
    </style:style>
    <style:style style:name="T15" style:family="text">
      <style:text-properties officeooo:rsid="0401cbb1"/>
    </style:style>
    <style:style style:name="T16" style:family="text">
      <style:text-properties officeooo:rsid="04134409"/>
    </style:style>
    <style:style style:name="T17" style:family="text">
      <style:text-properties officeooo:rsid="0418ec3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2"><text:span text:style-name="T15"><text:s text:c="2"/><text:tab/>+- </text:span><text:span text:style-name="T8"><text:s/>`</text:span>+NUMER…………<text:span text:style-name="T6">.. <text:s text:c="22"/>KLIJENT: <text:s text:c="47"/></text:span><text:span text:style-name="T7">DATA….</text:span></text:p>
      <table:table table:name="Tabela1" table:style-name="Tabela1" table:template-name="Default Style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A"/>
        <table:table-column table:style-name="Tabela1.F"/>
        <table:table-row table:style-name="Tabela1.1">
          <table:table-cell table:style-name="Tabela1.A1" office:value-type="string">
            <text:p text:style-name="P44">Jabłko promo </text:p>
          </table:table-cell>
          <table:table-cell table:style-name="Tabela1.A1" office:value-type="string">
            <text:p text:style-name="P51"/>
          </table:table-cell>
          <table:table-cell table:style-name="Tabela1.A1" office:value-type="string">
            <text:p text:style-name="P9">BANAN</text:p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10">PIECZARKA TACKA</text:p>
          </table:table-cell>
          <table:table-cell table:style-name="Tabela1.F1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47">Ligol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9">POMARAŃCZ 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9">PIECZARKA LUZ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47">Prins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9">CYTRYNA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9">BOCZNIAK</text:p>
          </table:table-cell>
          <table:table-cell table:style-name="Tabela1.F2" office:value-type="string">
            <text:p text:style-name="P48"/>
          </table:table-cell>
        </table:table-row>
        <table:table-row table:style-name="Tabela1.4">
          <table:table-cell table:style-name="Tabela1.A2" office:value-type="string">
            <text:p text:style-name="P53">Alwa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9">GRAPEFRUIT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9">POR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44">Gala 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18">G<text:span text:style-name="T2">RAPEFRUIT ZIEL.</text:span><text:span text:style-name="T17">SWET</text:span>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9">BURAK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44">Lobo 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9">ŚLIWKA LUZ 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9">BURAK PODŁUŻNY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46">champion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53">GRANAT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19">MARCHEW MYTA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53">Boskop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24">LIMONKA SZT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9"/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53">Cortland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9">ARBUZ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34"/>
          </table:table-cell>
          <table:table-cell table:style-name="Tabela1.F2" office:value-type="string">
            <text:p text:style-name="P48"/>
          </table:table-cell>
        </table:table-row>
        <table:table-row table:style-name="Tabela1.10">
          <table:table-cell table:style-name="Tabela1.A2" office:value-type="string">
            <text:p text:style-name="P26">GRUSZK<text:span text:style-name="T16">A,,,,,,,,,,,,,,,</text:span>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23">BORÓWKA <text:s/>,,,,,,,,,,,,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9">PIETR.KORZEŃ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33">POMIDOR <text:span text:style-name="T10">cherry 250 g</text:span>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45">MANDARYNKA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9">SELER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53">POMIDOR cherry luz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42">CZEREŚNIA 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39"/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37">OGÓREK <text:span text:style-name="T17">Imp Fiński</text:span>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9">WINO<text:span text:style-name="T5">GRONO</text:span> <text:s/>CIEMNE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9">CEBULA <text:s/><text:span text:style-name="T2">ZWYKŁA</text:span></text:p>
          </table:table-cell>
          <table:table-cell table:style-name="Tabela1.F2" office:value-type="string">
            <text:p text:style-name="P48"/>
          </table:table-cell>
        </table:table-row>
        <table:table-row table:style-name="Tabela1.14">
          <table:table-cell table:style-name="Tabela1.A2" office:value-type="string">
            <text:p text:style-name="P53">OGÓREK PL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8">W<text:span text:style-name="T1">INO</text:span><text:span text:style-name="T5">GRONO </text:span><text:span text:style-name="T1"><text:s text:c="2"/>BIAŁE</text:span>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9">CEBULA CUKROWA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8">P<text:span text:style-name="T1">OM. </text:span><text:span text:style-name="T13">CZER.</text:span><text:span text:style-name="T14">PL</text:span></text:p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15">K<text:span text:style-name="T1">IWI </text:span>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3"><text:span text:style-name="T4">CEBULA <text:s/></text:span><text:span text:style-name="T1">CZONKOWA</text:span>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35">POM.MAL.PL</text:p>
          </table:table-cell>
          <table:table-cell table:style-name="Tabela1.A2" office:value-type="string">
            <text:p text:style-name="P1"/>
          </table:table-cell>
          <table:table-cell table:style-name="Tabela1.A2" office:value-type="string">
            <text:p text:style-name="P22">AVOKADO <text:s/><text:span text:style-name="T4">SZT.</text:span>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30">CEBULA.CZERW.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43"><text:span text:style-name="T17">POMIDOR LIMA</text:span> </text:p>
          </table:table-cell>
          <table:table-cell table:style-name="Tabela1.A2" office:value-type="string">
            <text:p text:style-name="P1"/>
          </table:table-cell>
          <table:table-cell table:style-name="Tabela1.A2" office:value-type="string">
            <text:p text:style-name="P27">TRUSKAWKI 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40">WŁOSZCZYZNA MŁ.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53">POM. BAWOLE SERCE</text:p>
          </table:table-cell>
          <table:table-cell table:style-name="Tabela1.A2" office:value-type="string">
            <text:p text:style-name="P1"/>
          </table:table-cell>
          <table:table-cell table:style-name="Tabela1.A2" office:value-type="string">
            <text:p text:style-name="P53">KAKI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9">SELER <text:s text:c="2"/>NACIOWY</text:p>
          </table:table-cell>
          <table:table-cell table:style-name="Tabela1.F2" office:value-type="string">
            <text:p text:style-name="P48"/>
          </table:table-cell>
        </table:table-row>
        <table:table-row table:style-name="Tabela1.19">
          <table:table-cell table:style-name="Tabela1.A2" office:value-type="string">
            <text:p text:style-name="P35">PAPRYKA ZÓŁTA 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53">POMELO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9">KALAREPA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28">P<text:span text:style-name="T1">APRYKA CZERW.</text:span>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38">RZODKIEWKA PL</text:p>
          </table:table-cell>
          <table:table-cell table:style-name="Tabela1.A2" office:value-type="string">
            <text:p text:style-name="P1"/>
          </table:table-cell>
          <table:table-cell table:style-name="Tabela1.A2" office:value-type="string">
            <text:p text:style-name="P9">RZEPA <text:s text:c="2"/>CZARNA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21">P<text:span text:style-name="T1">APRYKA CHILI</text:span>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9">S<text:span text:style-name="T3">AŁATA </text:span><text:span text:style-name="T11">KARBOWANA</text:span></text:p>
          </table:table-cell>
          <table:table-cell table:style-name="Tabela1.A2" office:value-type="string">
            <text:p text:style-name="P14"/>
          </table:table-cell>
          <table:table-cell table:style-name="Tabela1.A2" office:value-type="string">
            <text:p text:style-name="P9">RZODKIEW <text:s text:c="2"/>B<text:span text:style-name="T2">IAŁA</text:span>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31">IMBIR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9">SAŁATA LODOWA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11">KOPER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32">SURÓWKI MIX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36">SAŁATA MASŁOWA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11">NATKA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53">LUNCH <text:s/>400 g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9">BROKUŁ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11">SZCZYPIOR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53">SAŁATKA 200 g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9">KALAFIOR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34">KAPUSTA MŁODA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53">LUNCH BOX 220 g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6">CZOSNEK 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19">KAPUSTA <text:s text:c="3"/><text:span text:style-name="T9">duża</text:span></text:p>
          </table:table-cell>
          <table:table-cell table:style-name="Tabela1.F2" office:value-type="string">
            <text:p text:style-name="P48"/>
          </table:table-cell>
        </table:table-row>
        <table:table-row table:style-name="Tabela1.1">
          <table:table-cell table:style-name="Tabela1.A2" office:value-type="string">
            <text:p text:style-name="P40"/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41">CUKINIA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19">KAPUSTA <text:s text:c="2"/><text:span text:style-name="T9">mała</text:span></text:p>
          </table:table-cell>
          <table:table-cell table:style-name="Tabela1.F2" office:value-type="string">
            <text:p text:style-name="P49"/>
          </table:table-cell>
        </table:table-row>
        <table:table-row table:style-name="Tabela1.1">
          <table:table-cell table:style-name="Tabela1.A2" office:value-type="string">
            <text:p text:style-name="P19">ROSZPONKA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53">MARCHEW Z GROSZKE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9">PEKI<text:span text:style-name="T3">ŃSKA </text:span></text:p>
          </table:table-cell>
          <table:table-cell table:style-name="Tabela1.F2" office:value-type="string">
            <text:p text:style-name="P49"/>
          </table:table-cell>
        </table:table-row>
        <table:table-row table:style-name="Tabela1.1">
          <table:table-cell table:style-name="Tabela1.A2" office:value-type="string">
            <text:p text:style-name="P9">SZPINAK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53">BURAKI GOTOW CAŁE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9">KAP.CZERWONA </text:p>
          </table:table-cell>
          <table:table-cell table:style-name="Tabela1.F2" office:value-type="string">
            <text:p text:style-name="P49"/>
          </table:table-cell>
        </table:table-row>
        <table:table-row table:style-name="Tabela1.1">
          <table:table-cell table:style-name="Tabela1.A2" office:value-type="string">
            <text:p text:style-name="P9">RUKOLA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17">PRZECIER OGÓRK<text:span text:style-name="T2">OWY</text:span>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9">KAPUSTA WŁOSKA </text:p>
          </table:table-cell>
          <table:table-cell table:style-name="Tabela1.F2" office:value-type="string">
            <text:p text:style-name="P49"/>
          </table:table-cell>
        </table:table-row>
        <table:table-row table:style-name="Tabela1.1">
          <table:table-cell table:style-name="Tabela1.A2" office:value-type="string">
            <text:p text:style-name="P16">M<text:span text:style-name="T1">IX SAŁAT</text:span>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5">OGÓREK KISZ.3KG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43"/>
          </table:table-cell>
          <table:table-cell table:style-name="Tabela1.F2" office:value-type="string">
            <text:p text:style-name="P49"/>
          </table:table-cell>
        </table:table-row>
        <table:table-row table:style-name="Tabela1.1">
          <table:table-cell table:style-name="Tabela1.A2" office:value-type="string">
            <text:p text:style-name="P53">WŁOSZCZYZNA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5">OGÓREK KISZ.FOLIA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34">ORZECHY WŁOSK</text:p>
          </table:table-cell>
          <table:table-cell table:style-name="Tabela1.F2" office:value-type="string">
            <text:p text:style-name="P50"/>
          </table:table-cell>
        </table:table-row>
        <table:table-row table:style-name="Tabela1.1">
          <table:table-cell table:style-name="Tabela1.A2" office:value-type="string">
            <text:p text:style-name="P53">MALINY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5">BURAK TARTY FOLIA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29">ORZECH LASK<text:span text:style-name="T12">O</text:span></text:p>
          </table:table-cell>
          <table:table-cell table:style-name="Tabela1.F2" office:value-type="string">
            <text:p text:style-name="P50"/>
          </table:table-cell>
        </table:table-row>
        <table:table-row table:style-name="Tabela1.1">
          <table:table-cell table:style-name="Tabela1.A2" office:value-type="string">
            <text:p text:style-name="P25"/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5">KAP.KISZ.1 KG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34"/>
          </table:table-cell>
          <table:table-cell table:style-name="Tabela1.F2" office:value-type="string">
            <text:p text:style-name="P50"/>
          </table:table-cell>
        </table:table-row>
        <table:table-row table:style-name="Tabela1.1">
          <table:table-cell table:style-name="Tabela1.A2" office:value-type="string">
            <text:p text:style-name="P53">DYNIA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5">KAP.KISZ.3 KG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4">ZIEMNIAK <text:s/>ŻÓŁTY</text:p>
          </table:table-cell>
          <table:table-cell table:style-name="Tabela1.F2" office:value-type="string">
            <text:p text:style-name="P50"/>
          </table:table-cell>
        </table:table-row>
        <table:table-row table:style-name="Tabela1.1">
          <table:table-cell table:style-name="Tabela1.A2" office:value-type="string">
            <text:p text:style-name="P40">FASOLKA SZPAR.</text:p>
          </table:table-cell>
          <table:table-cell table:style-name="Tabela1.A2" office:value-type="string">
            <text:p text:style-name="P2"/>
          </table:table-cell>
          <table:table-cell table:style-name="Tabela1.A2" office:value-type="string">
            <text:p text:style-name="P5">KAP.KISZ.5 KG</text:p>
          </table:table-cell>
          <table:table-cell table:style-name="Tabela1.A2" office:value-type="string">
            <text:p text:style-name="P3"/>
          </table:table-cell>
          <table:table-cell table:style-name="Tabela1.A2" office:value-type="string">
            <text:p text:style-name="P20">ZIEMNIAK <text:s/><text:span text:style-name="T9">BIAŁY</text:span></text:p>
          </table:table-cell>
          <table:table-cell table:style-name="Tabela1.F2" office:value-type="string">
            <text:p text:style-name="P50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</style:style>
    <style:style style:name="Default_20_Style.2" style:display-name="Default Style.2" style:family="table-cell">
      <style:table-cell-properties fo:border-left="0.51pt solid #000000" fo:border-bottom="0.51pt solid #000000"/>
    </style:style>
    <style:style style:name="Default_20_Style.3" style:display-name="Default Style.3" style:family="table-cell">
      <style:table-cell-properties fo:border-left="0.51pt solid #000000" fo:border-bottom="0.51pt solid #000000"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</style:style>
    <style:style style:name="Default_20_Style.5" style:display-name="Default Style.5" style:family="table-cell">
      <style:table-cell-properties fo:border-left="0.51pt solid #000000" fo:border-bottom="0.51pt solid #000000"/>
    </style:style>
    <style:style style:name="Default_20_Style.6" style:display-name="Default Style.6" style:family="table-cell">
      <style:table-cell-properties fo:border-left="0.51pt solid #000000" fo:border-bottom="0.51pt solid #000000"/>
    </style:style>
    <style:style style:name="Default_20_Style.7" style:display-name="Default Style.7" style:family="table-cell">
      <style:table-cell-properties fo:border-left="0.51pt solid #000000" fo:border-bottom="0.51pt solid #000000"/>
    </style:style>
    <style:style style:name="Default_20_Style.8" style:display-name="Default Style.8" style:family="table-cell">
      <style:table-cell-properties fo:border-left="0.51pt solid #000000" fo:border-bottom="0.51pt solid #000000"/>
    </style:style>
    <style:style style:name="Default_20_Style.9" style:display-name="Default Style.9" style:family="table-cell">
      <style:table-cell-properties fo:border-left="0.51pt solid #000000" fo:border-bottom="0.51pt solid #000000"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</style:style>
    <style:style style:name="Default_20_Style.13" style:display-name="Default Style.13" style:family="table-cell">
      <style:table-cell-properties fo:border-left="0.51pt solid #000000" fo:border-bottom="0.51pt solid #000000"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</style:style>
    <style:style style:name="Default_20_Style.16" style:display-name="Default Style.16" style:family="table-cell">
      <style:table-cell-properties fo:border-left="0.51pt solid #000000" fo:border-bottom="0.51pt solid #000000"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</office:styles>
  <office:automatic-styles>
    <style:page-layout style:name="Mpm1">
      <style:page-layout-properties fo:page-width="21.001cm" fo:page-height="29.7cm" style:num-format="1" style:print-orientation="portrait" fo:margin-top="1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7-10-20T23:40:51.940000000</meta:creation-date>
    <meta:generator>LibreOffice/7.0.4.2$Windows_X86_64 LibreOffice_project/dcf040e67528d9187c66b2379df5ea4407429775</meta:generator>
    <dc:date>2025-10-06T09:27:40.490000000</dc:date>
    <meta:editing-duration>P5DT12H14M10S</meta:editing-duration>
    <meta:editing-cycles>444</meta:editing-cycles>
    <meta:print-date>2025-09-30T04:02:22.553000000</meta:print-date>
    <meta:document-statistic meta:table-count="1" meta:image-count="0" meta:object-count="0" meta:page-count="1" meta:paragraph-count="102" meta:word-count="173" meta:character-count="1254" meta:non-whitespace-character-count="1075"/>
  </office:meta>
</office:document-meta>
</file>